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60a427893f27c93471e2f0f7b0ccd56.png"/>
  <manifest:file-entry manifest:media-type="image/png" manifest:full-path="Pictures/322024655d88e45b33c2e5f3c24a79d2.png"/>
  <manifest:file-entry manifest:media-type="image/png" manifest:full-path="Pictures/3a15f1e7cb9da1ff4091a0f1edb2c30a.png"/>
  <manifest:file-entry manifest:media-type="image/png" manifest:full-path="Pictures/a1d86ff8b883d767f3fdd8afdb163d2b.png"/>
  <manifest:file-entry manifest:media-type="image/png" manifest:full-path="Pictures/ed88c3598185efdfbd31c76f6aaaee28.png"/>
  <manifest:file-entry manifest:media-type="image/png" manifest:full-path="Pictures/33545b5da1c2e2941f2701b19a40fa05.png"/>
  <manifest:file-entry manifest:media-type="image/png" manifest:full-path="Pictures/a2cbe1cd65f87215ee6b4489bd826a4a.png"/>
  <manifest:file-entry manifest:media-type="image/png" manifest:full-path="Pictures/b20936a9902b25b7c60a98bb859297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vesperpedia_1"/><text:bookmark-start text:name="vesperpedia"/>Vesperpedia<text:bookmark-end text:name="__RefHeading___vesperpedia_1"/><text:bookmark-end text:name="vesperpedia"/></text:h>
      <text:p text:style-name="Text_20_body">Willkommen in der Vesperpedia, dem Wiki von Vespertales!</text:p>
      <text:p text:style-name="Text_20_body">Diese Page bietet euch alle grundlegenden Informationen über Vespertales. Die bestehenden Artikel können nur vom Staff bearbeitet werden. Wenn ihr Änderungen für uns habt, wendet euch gerne per <text:a xlink:type="simple" xlink:href="https://www.vespertales.de/vp/doku.php/discord" text:style-name="Internet_20_link" text:visited-style-name="Visited_20_Internet_20_Link">Discord</text:a> oder <text:a xlink:type="simple" xlink:href="https://www.vespertales.de/index.php?page=frame&amp;src=kontakt.php" text:style-name="Internet_20_link" text:visited-style-name="Visited_20_Internet_20_Link">Kontaktformular</text:a> an uns. Neue Seiten könnt ihr jederzeit selbst erstellen.</text:p>
      <text:p text:style-name="Horizontal_20_Line"/>
      <text:h text:style-name="Heading_20_2" text:outline-level="2"><text:bookmark-start text:name="__RefHeading___themenbereiche_2"/><text:bookmark-start text:name="themenbereiche"/>Themenbereiche<text:bookmark-end text:name="__RefHeading___themenbereiche_2"/><text:bookmark-end text:name="themenbereiche"/></text:h>
      <text:p text:style-name="Text_20_body"><draw:a xlink:type="simple" xlink:href="https://www.vespertales.de/vp/doku.php/galerie:galerie"><draw:frame draw:style-name="media" draw:name="0" text:anchor-type="as-char" draw:z-index="0" svg:width="4.6302083333333cm" style:rel-width="100%" svg:height="2.7634259259259cm" style:rel-height="scale"><draw:image xlink:href="Pictures/b60a427893f27c93471e2f0f7b0ccd56.png" xlink:type="simple" xlink:show="embed" xlink:actuate="onLoad"/></draw:frame></draw:a>
<draw:a xlink:type="simple" xlink:href="https://www.vespertales.de/vp/doku.php/shardguide:shardguide"><draw:frame draw:style-name="media" draw:name="1" text:anchor-type="as-char" draw:z-index="1" svg:width="4.6302083333333cm" style:rel-width="100%" svg:height="2.7634259259259cm" style:rel-height="scale"><draw:image xlink:href="Pictures/322024655d88e45b33c2e5f3c24a79d2.png" xlink:type="simple" xlink:show="embed" xlink:actuate="onLoad"/></draw:frame></draw:a>
<draw:a xlink:type="simple" xlink:href="https://www.vespertales.de/vp/doku.php/rassen:rassen"><draw:frame draw:style-name="media" draw:name="2" text:anchor-type="as-char" draw:z-index="2" svg:width="4.6302083333333cm" style:rel-width="100%" svg:height="2.7634259259259cm" style:rel-height="scale"><draw:image xlink:href="Pictures/3a15f1e7cb9da1ff4091a0f1edb2c30a.png" xlink:type="simple" xlink:show="embed" xlink:actuate="onLoad"/></draw:frame></draw:a>
<draw:a xlink:type="simple" xlink:href="https://www.vespertales.de/vp/doku.php/klassen:klassen"><draw:frame draw:style-name="media" draw:name="3" text:anchor-type="as-char" draw:z-index="3" svg:width="4.6302083333333cm" style:rel-width="100%" svg:height="2.7634259259259cm" style:rel-height="scale"><draw:image xlink:href="Pictures/a1d86ff8b883d767f3fdd8afdb163d2b.png" xlink:type="simple" xlink:show="embed" xlink:actuate="onLoad"/></draw:frame></draw:a>
<draw:a xlink:type="simple" xlink:href="https://www.vespertales.de/vp/doku.php/rollenspiel:die_welt"><draw:frame draw:style-name="media" draw:name="4" text:anchor-type="as-char" draw:z-index="4" svg:width="4.6302083333333cm" style:rel-width="100%" svg:height="2.7634259259259cm" style:rel-height="scale"><draw:image xlink:href="Pictures/ed88c3598185efdfbd31c76f6aaaee28.png" xlink:type="simple" xlink:show="embed" xlink:actuate="onLoad"/></draw:frame></draw:a>
<draw:a xlink:type="simple" xlink:href="https://www.vespertales.de/vp/doku.php/skills:skills"><draw:frame draw:style-name="media" draw:name="5" text:anchor-type="as-char" draw:z-index="5" svg:width="4.6302083333333cm" style:rel-width="100%" svg:height="2.7634259259259cm" style:rel-height="scale"><draw:image xlink:href="Pictures/33545b5da1c2e2941f2701b19a40fa05.png" xlink:type="simple" xlink:show="embed" xlink:actuate="onLoad"/></draw:frame></draw:a>
<draw:a xlink:type="simple" xlink:href="https://www.vespertales.de/vp/doku.php/wissenswertes:wissenswertes"><draw:frame draw:style-name="media" draw:name="6" text:anchor-type="as-char" draw:z-index="6" svg:width="4.6302083333333cm" style:rel-width="100%" svg:height="2.7634259259259cm" style:rel-height="scale"><draw:image xlink:href="Pictures/a2cbe1cd65f87215ee6b4489bd826a4a.png" xlink:type="simple" xlink:show="embed" xlink:actuate="onLoad"/></draw:frame></draw:a>
<draw:a xlink:type="simple" xlink:href="https://www.vespertales.de/vp/doku.php/technik:installation"><draw:frame draw:style-name="media" draw:name="7" text:anchor-type="as-char" draw:z-index="7" svg:width="4.6302083333333cm" style:rel-width="100%" svg:height="2.7634259259259cm" style:rel-height="scale"><draw:image xlink:href="Pictures/b20936a9902b25b7c60a98bb859297de.png" xlink:type="simple" xlink:show="embed" xlink:actuate="onLoad"/></draw:frame></draw:a></text:p>
      <text:p text:style-name="Horizontal_20_Line"/>
      <text:h text:style-name="Heading_20_2" text:outline-level="2"><text:bookmark-start text:name="__RefHeading___themen_3"/><text:bookmark-start text:name="themen"/>Themen<text:bookmark-end text:name="__RefHeading___themen_3"/><text:bookmark-end text:name="themen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row>
          <table:table-cell office:value-type="string" table:style-name="tablecell">
            <text:h text:style-name="Heading_20_3" text:outline-level="3"><text:bookmark-start text:name="__RefHeading___shardguide_4"/><text:bookmark-start text:name="shardguide"/>Shardguide<text:bookmark-end text:name="__RefHeading___shardguide_4"/><text:bookmark-end text:name="shardguide"/></text:h>
            <text:list text:style-name="List_20_1" text:continue-numbering="false">
              <text:list-item>
                <text:p text:style-name="List_20_1_Content_First"> <text:a xlink:type="simple" xlink:href="https://www.vespertales.de/vp/doku.php/shardguide:shardguide#einfuehrung" text:style-name="Internet_20_link" text:visited-style-name="Visited_20_Internet_20_Link">Einführung</text:a></text:p>
              </text:list-item>
              <text:list-item>
                <text:p text:style-name="List_20_1_Content"> <text:a xlink:type="simple" xlink:href="https://www.vespertales.de/vp/doku.php/shardguide:shardguide#client_auswahl" text:style-name="Internet_20_link" text:visited-style-name="Visited_20_Internet_20_Link">UO-Client Auswahl</text:a></text:p>
              </text:list-item>
              <text:list-item>
                <text:p text:style-name="List_20_1_Content"> <text:a xlink:type="simple" xlink:href="https://www.vespertales.de/vp/doku.php/shardguide:shardguide#charaktererstellung" text:style-name="Internet_20_link" text:visited-style-name="Visited_20_Internet_20_Link">Charaktererstellung</text:a></text:p>
              </text:list-item>
              <text:list-item>
                <text:p text:style-name="List_20_1_Content"> <text:a xlink:type="simple" xlink:href="https://www.vespertales.de/vp/doku.php/shardguide:shardguide#hilfreiche_einstellungen" text:style-name="Internet_20_link" text:visited-style-name="Visited_20_Internet_20_Link">Hilfreiche Einstellungen</text:a></text:p>
              </text:list-item>
              <text:list-item>
                <text:p text:style-name="List_20_1_Content"> <text:a xlink:type="simple" xlink:href="https://www.vespertales.de/vp/doku.php/shardguide:shardguide#allgemeine_informationnen_und_features_von_vespertales" text:style-name="Internet_20_link" text:visited-style-name="Visited_20_Internet_20_Link">Info und Features</text:a></text:p>
              </text:list-item>
              <text:list-item>
                <text:p text:style-name="List_20_1_Content"> <text:a xlink:type="simple" xlink:href="https://www.vespertales.de/vp/doku.php/shardguide:shardguide#hausbau_und_belege" text:style-name="Internet_20_link" text:visited-style-name="Visited_20_Internet_20_Link">Hausbau und Belege</text:a></text:p>
              </text:list-item>
              <text:list-item>
                <text:p text:style-name="List_20_1_Content"> <text:a xlink:type="simple" xlink:href="https://www.vespertales.de/vp/doku.php/shardguide:shardguide#totensystem" text:style-name="Internet_20_link" text:visited-style-name="Visited_20_Internet_20_Link">Totensystem</text:a></text:p>
              </text:list-item>
              <text:list-item>
                <text:p text:style-name="List_20_1_Content"> <text:a xlink:type="simple" xlink:href="https://www.vespertales.de/vp/doku.php/shardguide:shardguide#skills" text:style-name="Internet_20_link" text:visited-style-name="Visited_20_Internet_20_Link">Skills</text:a></text:p>
              </text:list-item>
              <text:list-item>
                <text:p text:style-name="List_20_1_Content"> <text:a xlink:type="simple" xlink:href="https://www.vespertales.de/vp/doku.php/shardguide:shardguide#alchemie" text:style-name="Internet_20_link" text:visited-style-name="Visited_20_Internet_20_Link">Alchemie</text:a></text:p>
              </text:list-item>
              <text:list-item>
                <text:p text:style-name="List_20_1_Content_Last"> <text:a xlink:type="simple" xlink:href="https://www.vespertales.de/vp/doku.php/shardguide:shardguide#abkuerzungen" text:style-name="Internet_20_link" text:visited-style-name="Visited_20_Internet_20_Link">Abkürzungen</text:a></text:p>
              </text:list-item>
            </text:list>
          </table:table-cell>
          <table:table-cell office:value-type="string" table:style-name="tablecell">
            <text:h text:style-name="Heading_20_3" text:outline-level="3"><text:bookmark-start text:name="__RefHeading___wissenswertes_5"/><text:bookmark-start text:name="wissenswertes"/>Wissenswertes<text:bookmark-end text:name="__RefHeading___wissenswertes_5"/><text:bookmark-end text:name="wissenswertes"/></text:h>
            <text:list text:style-name="List_20_1" text:continue-numbering="false">
              <text:list-item>
                <text:p text:style-name="List_20_1_Content_First"> <text:a xlink:type="simple" xlink:href="https://www.vespertales.de/vp/doku.php/wissenswertes:charnamen" text:style-name="Internet_20_link" text:visited-style-name="Visited_20_Internet_20_Link">Charakternamen</text:a></text:p>
              </text:list-item>
              <text:list-item>
                <text:p text:style-name="List_20_1_Content"> <text:a xlink:type="simple" xlink:href="https://www.vespertales.de/vp/doku.php/wissenswertes:skilllehrer" text:style-name="Internet_20_link" text:visited-style-name="Visited_20_Internet_20_Link">Fähigkeitenlehrer</text:a></text:p>
              </text:list-item>
              <text:list-item>
                <text:p text:style-name="List_20_1_Content"> <text:a xlink:type="simple" xlink:href="https://www.vespertales.de/vp/doku.php/wissenswertes:rohstoffpreise" text:style-name="Internet_20_link" text:visited-style-name="Visited_20_Internet_20_Link">Handelspreise für Rohstoffe</text:a></text:p>
              </text:list-item>
              <text:list-item>
                <text:p text:style-name="List_20_1_Content"> <text:a xlink:type="simple" xlink:href="https://www.vespertales.de/vp/doku.php/wissenswertes:haussystem" text:style-name="Internet_20_link" text:visited-style-name="Visited_20_Internet_20_Link">Haussystem</text:a></text:p>
              </text:list-item>
              <text:list-item>
                <text:p text:style-name="List_20_1_Content"> <text:a xlink:type="simple" xlink:href="https://www.vespertales.de/vp/doku.php/wissenswertes:hausbau" text:style-name="Internet_20_link" text:visited-style-name="Visited_20_Internet_20_Link">Hausbau</text:a></text:p>
              </text:list-item>
              <text:list-item>
                <text:p text:style-name="List_20_1_Content"> <text:a xlink:type="simple" xlink:href="https://www.vespertales.de/vp/doku.php/wissenswertes:reisen" text:style-name="Internet_20_link" text:visited-style-name="Visited_20_Internet_20_Link">Reisen</text:a></text:p>
              </text:list-item>
              <text:list-item>
                <text:p text:style-name="List_20_1_Content"> <text:a xlink:type="simple" xlink:href="https://www.vespertales.de/vp/doku.php/wissenswertes:reittiere" text:style-name="Internet_20_link" text:visited-style-name="Visited_20_Internet_20_Link">Reittiere</text:a></text:p>
              </text:list-item>
              <text:list-item>
                <text:p text:style-name="List_20_1_Content"> <text:a xlink:type="simple" xlink:href="https://www.vespertales.de/vp/doku.php/wissenswertes:rollenspielpunkte" text:style-name="Internet_20_link" text:visited-style-name="Visited_20_Internet_20_Link">Rollenspielpunkte</text:a></text:p>
              </text:list-item>
              <text:list-item>
                <text:p text:style-name="List_20_1_Content"> <text:a xlink:type="simple" xlink:href="https://www.vespertales.de/vp/doku.php/wissenswertes:ruestung-tier" text:style-name="Internet_20_link" text:visited-style-name="Visited_20_Internet_20_Link">Rüstungsbeschränkungen</text:a></text:p>
              </text:list-item>
              <text:list-item>
                <text:p text:style-name="List_20_1_Content"> <text:a xlink:type="simple" xlink:href="https://www.vespertales.de/vp/doku.php/wissenswertes:verzauberungen" text:style-name="Internet_20_link" text:visited-style-name="Visited_20_Internet_20_Link">Verzauberungen</text:a></text:p>
              </text:list-item>
              <text:list-item>
                <text:p text:style-name="List_20_1_Content"> <text:a xlink:type="simple" xlink:href="https://www.vespertales.de/vp/doku.php/wissenswertes:waffenliste" text:style-name="Internet_20_link" text:visited-style-name="Visited_20_Internet_20_Link">Waffenliste</text:a> </text:p>
              </text:list-item>
              <text:list-item>
                <text:p text:style-name="List_20_1_Content"> <text:a xlink:type="simple" xlink:href="https://www.vespertales.de/vp/doku.php/wissenswertes:waffen-spezialfaehigkeiten" text:style-name="Internet_20_link" text:visited-style-name="Visited_20_Internet_20_Link">Waffen-Spezialfähigkeiten</text:a></text:p>
              </text:list-item>
              <text:list-item>
                <text:p text:style-name="List_20_1_Content"> <text:a xlink:type="simple" xlink:href="https://www.vespertales.de/vp/doku.php/wissenswertes:zuenfte" text:style-name="Internet_20_link" text:visited-style-name="Visited_20_Internet_20_Link">Zünfte</text:a></text:p>
              </text:list-item>
              <text:list-item>
                <text:p text:style-name="List_20_1_Content_Last"> <text:a xlink:type="simple" xlink:href="https://www.vespertales.de/vp/doku.php/wissenswertes:workinprogress" text:style-name="Internet_20_link" text:visited-style-name="Visited_20_Internet_20_Link">WorkInProgress</text:a></text:p>
              </text:list-item>
            </text:list>
          </table:table-cell>
          <table:table-cell office:value-type="string" table:style-name="tablecell">
            <text:h text:style-name="Heading_20_3" text:outline-level="3"><text:bookmark-start text:name="__RefHeading___technik_6"/><text:bookmark-start text:name="technik"/>Technik<text:bookmark-end text:name="__RefHeading___technik_6"/><text:bookmark-end text:name="technik"/></text:h>
            <text:list text:style-name="List_20_1" text:continue-numbering="false">
              <text:list-item>
                <text:p text:style-name="List_20_1_Content_First"> <text:a xlink:type="simple" xlink:href="https://www.vespertales.de/vp/doku.php/technik:installation" text:style-name="Internet_20_link" text:visited-style-name="Visited_20_Internet_20_Link">Installation</text:a></text:p>
                <text:list text:style-name="List_20_1">
                  <text:list-item>
                    <text:p text:style-name="List_20_1_Content"> <text:a xlink:type="simple" xlink:href="https://www.vespertales.de/vp/doku.php/technik:classicuo" text:style-name="Internet_20_link" text:visited-style-name="Visited_20_Internet_20_Link">ClassicUO</text:a></text:p>
                    <text:list text:style-name="List_20_1">
                      <text:list-item>
                        <text:p text:style-name="List_20_1_Content"> <text:a xlink:type="simple" xlink:href="https://www.vespertales.de/vp/doku.php/technik:classicuo#tazuo_das_bessere_classicuo" text:style-name="Internet_20_link" text:visited-style-name="Visited_20_Internet_20_Link">TazUO</text:a></text:p>
                      </text:list-item>
                    </text:list>
                  </text:list-item>
                  <text:list-item>
                    <text:p text:style-name="List_20_1_Content"> <text:a xlink:type="simple" xlink:href="https://www.vespertales.de/vp/doku.php/technik:verdata" text:style-name="Internet_20_link" text:visited-style-name="Visited_20_Internet_20_Link">Verdata Patches</text:a></text:p>
                  </text:list-item>
                </text:list>
              </text:list-item>
              <text:list-item>
                <text:p text:style-name="List_20_1_Content"> <text:a xlink:type="simple" xlink:href="https://www.vespertales.de/vp/doku.php/technik:client_optionen" text:style-name="Internet_20_link" text:visited-style-name="Visited_20_Internet_20_Link">Client Optionen</text:a></text:p>
              </text:list-item>
              <text:list-item>
                <text:p text:style-name="List_20_1_Content"> <text:a xlink:type="simple" xlink:href="https://www.vespertales.de/vp/doku.php/technik:makro" text:style-name="Internet_20_link" text:visited-style-name="Visited_20_Internet_20_Link">Makros</text:a></text:p>
              </text:list-item>
              <text:list-item>
                <text:p text:style-name="List_20_1_Content_Last"> <text:a xlink:type="simple" xlink:href="https://www.vespertales.de/vp/doku.php/technik:befehle" text:style-name="Internet_20_link" text:visited-style-name="Visited_20_Internet_20_Link">Befehle</text:a></text:p>
              </text:list-item>
            </text:list>
          </table:table-cell>
        </table:table-row>
      </table:table>
      <text:p text:style-name="Horizontal_20_Line"/>
      <text:h text:style-name="Heading_20_2" text:outline-level="2"><text:bookmark-start text:name="__RefHeading___neuigkeiten_7"/><text:bookmark-start text:name="neuigkeiten"/>Neuigkeiten<text:bookmark-end text:name="__RefHeading___neuigkeiten_7"/><text:bookmark-end text:name="neuigkeit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06::08:04</meta:creation-date>
    <dc:creator>Generated</dc:creator>
    <dc:date>2026-09-04T06::08:04</dc:date>
    <dc:language>en-US</dc:language>
    <meta:editing-cycles>1</meta:editing-cycles>
    <meta:editing-duration>PT0S</meta:editing-duration>
    <dc:title>start</dc:title>
  </office:meta>
</office:document-meta>
</file>