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e42bfc6af7be55907d933e017a43b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nik:installation"/><text:bookmark-start text:name="__RefHeading___installation_1"/><text:bookmark-start text:name="installation"/>Installation<text:bookmark-end text:name="__RefHeading___installation_1"/><text:bookmark-end text:name="installation"/></text:h>
      <text:h text:style-name="Heading_20_2" text:outline-level="2"><text:bookmark-start text:name="__RefHeading___basis-downloadpaket_2"/><text:bookmark-start text:name="basis-downloadpaket"/>Basis-Downloadpaket<text:bookmark-end text:name="__RefHeading___basis-downloadpaket_2"/><text:bookmark-end text:name="basis-downloadpaket"/></text:h>
      <text:p text:style-name="Text_20_body"><text:a xlink:type="simple" xlink:href="https://www.vespertales.de/download/VT_Ultima_Online.zip" text:style-name="Internet_20_link" text:visited-style-name="Visited_20_Internet_20_Link">Basis-Downloadpaket 03.01.2025</text:a> Aktualisiert am: 03.01.2025</text:p>
      <text:h text:style-name="Heading_20_2" text:outline-level="2"><text:bookmark-start text:name="__RefHeading___anleitung_fuer_neue_spieler_3"/><text:bookmark-start text:name="anleitung_fuer_neue_spieler"/>Anleitung für neue Spieler<text:bookmark-end text:name="__RefHeading___anleitung_fuer_neue_spieler_3"/><text:bookmark-end text:name="anleitung_fuer_neue_spieler"/></text:h>
      <text:p text:style-name="Text_20_body">Als Vespertales-Neuling lade einfach das obige Basis-Downloadpaket herunter, entpacke es auf deinem Computer und starte die darin enthaltene Datei client.exe. Dieses Downloadpaket enthält alles, was du zum Spielen auf Vespertales benötigst und ist immer auf dem neuesten Stand.</text:p>
      <text:p text:style-name="Horizontal_20_Line"/>
      <text:h text:style-name="Heading_20_4" text:outline-level="4"><text:bookmark-start text:name="__RefHeading___nachtraegliche_updates_fuer_bestehende_spieler_4"/><text:bookmark-start text:name="nachtraegliche_updates_fuer_bestehende_spieler"/>Nachträgliche Updates für bestehende Spieler<text:bookmark-end text:name="__RefHeading___nachtraegliche_updates_fuer_bestehende_spieler_4"/><text:bookmark-end text:name="nachtraegliche_updates_fuer_bestehende_spieler"/></text:h>
      <text:p text:style-name="Text_20_body">Falls du das Basis-Downloadpaket bereits zu einem früheren Zeitpunkt installiert hast, kannst du danach neu erschienene nachträgliche Updates separat herunterladen und über deine Ultima-Online-Installation drüberkopieren (bereits existierende Dateien immer überschreiben). Das erspart dir das erneute Herunterladen des gesamten Basis-Pakets. Als Neuling benötigst du nur das Basis-Paket und kannst die nachträglichen Updates komplett ignorieren.</text:p>
      <text:p text:style-name="Text_20_body"><text:a xlink:type="simple" xlink:href="https://www.vespertales.de/download/VT_Update_03_01_2025.zip" text:style-name="Internet_20_link" text:visited-style-name="Visited_20_Internet_20_Link">Nachträgliches Update vom 03.01.2025</text:a> Aktualisiert am: 03.01.2024</text:p>
      <text:p text:style-name="Text_20_body"><text:span text:style-name="underline">Letzte Änderungen</text:span></text:p>
      <text:p text:style-name="Text_20_body"><text:span text:style-name="Strong_20_Emphasis">3.1.2025:</text:span></text:p>
      <text:list text:style-name="List_20_1" text:continue-numbering="false">
        <text:list-item>
          <text:p text:style-name="LastListParagraph_List_20_1_Content_First"> kleinere Bugfixes</text:p>
        </text:list-item>
      </text:list>
      <text:p text:style-name="Text_20_body"><text:span text:style-name="Strong_20_Emphasis">23.11.2024:</text:span></text:p>
      <text:list text:style-name="List_20_1" text:continue-numbering="false">
        <text:list-item>
          <text:p text:style-name="LastListParagraph_List_20_1_Content_First"> Neue Grafiken für das große Herbst/Winter-Update</text:p>
        </text:list-item>
      </text:list>
      <text:p text:style-name="Text_20_body"><text:span text:style-name="Strong_20_Emphasis">14.10.2023:</text:span></text:p>
      <text:list text:style-name="List_20_1" text:continue-numbering="false">
        <text:list-item>
          <text:p text:style-name="List_20_1_Content_First"> Regal-Dekorationen überlagern sich korrekt mit den Regalen.</text:p>
        </text:list-item>
        <text:list-item>
          <text:p text:style-name="List_20_1_Content_Last"> Schwebende Kerzen färben sich richtig.</text:p>
        </text:list-item>
      </text:list>
      <text:p text:style-name="Text_20_body"><text:span text:style-name="Strong_20_Emphasis">10.10.2023:</text:span></text:p>
      <text:list text:style-name="List_20_1" text:continue-numbering="false">
        <text:list-item>
          <text:p text:style-name="LastListParagraph_List_20_1_Content_First"> Behoben, dass das Trockengestell in ClassicUO unsichtbar ist.</text:p>
        </text:list-item>
      </text:list>
      <text:p text:style-name="Text_20_body"><text:span text:style-name="Strong_20_Emphasis">11.9.2023:</text:span></text:p>
      <text:list text:style-name="List_20_1" text:continue-numbering="false">
        <text:list-item>
          <text:p text:style-name="List_20_1_Content_First"> Behoben, dass das Trockengestell in ClassicUO unsichtbar ist.</text:p>
        </text:list-item>
        <text:list-item>
          <text:p text:style-name="List_20_1_Content_Last"> Diverse neue Items für ein zukünftiges Update eingebaut.</text:p>
        </text:list-item>
      </text:list>
      <text:p text:style-name="Horizontal_20_Line"/>
      <text:h text:style-name="Heading_20_2" text:outline-level="2"><text:bookmark-start text:name="__RefHeading___optionalclassicuo_5"/><text:bookmark-start text:name="optionalclassicuo"/>Optional: ClassicUO<text:bookmark-end text:name="__RefHeading___optionalclassicuo_5"/><text:bookmark-end text:name="optionalclassicuo"/></text:h>
      <text:p text:style-name="Text_20_body">Der ClassicUO-Client bietet eine für moderne Computer und Bildschirmauflösungen angepasste und verbesserte Darstellung der Original-UO-Grafik, sowie diverse Komfort-Funktionen. ClassicUO ist als Alternative zum mittlerweile in die Jahre gekommenen Original-UO-Client (client.exe) uneingeschränkt zu empfehlen.</text:p>
      <text:p text:style-name="Text_20_body">Auf Wunsch kann ClassicUO hier heruntergeladen werden: <text:a xlink:type="simple" xlink:href="https://www.classicuo.eu/" text:style-name="Internet_20_link" text:visited-style-name="Visited_20_Internet_20_Link">ClassicUO-Webseite</text:a></text:p>
      <text:p text:style-name="Text_20_body">Um ClassicUO auf Vespertales zu verwenden, muss im ClassicUO-Launcher ein Profil wie folgt angelegt werden:</text:p>
      <text:p text:style-name="Text_20_body"><draw:frame draw:style-name="media" draw:name="0" text:anchor-type="as-char" draw:z-index="0" svg:width="10.583333333333cm" svg:height="7.6480482794042cm"><draw:image xlink:href="Pictures/ee42bfc6af7be55907d933e017a43bd8.png" xlink:type="simple" xlink:show="embed" xlink:actuate="onLoad"/></draw:frame></text:p>
      <text:p text:style-name="Text_20_body">Eine detailliertere Installations-Anleitung findet ihr unter <text:a xlink:type="simple" xlink:href="https://www.vespertales.de/vp/doku.php/technik:classicuo" text:style-name="Internet_20_link" text:visited-style-name="Visited_20_Internet_20_Link">ClassicUO</text:a></text:p>
      <text:h text:style-name="Heading_20_2" text:outline-level="2"><text:bookmark-start text:name="__RefHeading___login_mit_classicuo_funktioniert_nicht_6"/><text:bookmark-start text:name="login_mit_classicuo_funktioniert_nicht"/>Login mit ClassicUO funktioniert nicht?<text:bookmark-end text:name="__RefHeading___login_mit_classicuo_funktioniert_nicht_6"/><text:bookmark-end text:name="login_mit_classicuo_funktioniert_nicht"/></text:h>
      <text:h text:style-name="Heading_20_3" text:outline-level="3"><text:bookmark-start text:name="__RefHeading___fehlermeldungyour_account_has_been_blocked_7"/><text:bookmark-start text:name="fehlermeldungyour_account_has_been_blocked"/>Fehlermeldung: "Your account has been blocked"<text:bookmark-end text:name="__RefHeading___fehlermeldungyour_account_has_been_blocked_7"/><text:bookmark-end text:name="fehlermeldungyour_account_has_been_blocked"/></text:h>
      <text:p text:style-name="Text_20_body">Keine Sorge, dein Account wurde nicht geblockt. Stelle sicher, dass das Häkchen unter „Use Encryption“ gesetzt ist. Der ClassicUO-Launcher hat manchmal den Fehler, dass er das gesetzte Häkchen beim ersten Mal nicht speichert.</text:p>
      <text:h text:style-name="Heading_20_3" text:outline-level="3"><text:bookmark-start text:name="__RefHeading___fehlermeldungcheck_your_internet_connection_8"/><text:bookmark-start text:name="fehlermeldungcheck_your_internet_connection"/>Fehlermeldung: "Check your internet connection"<text:bookmark-end text:name="__RefHeading___fehlermeldungcheck_your_internet_connection_8"/><text:bookmark-end text:name="fehlermeldungcheck_your_internet_connection"/></text:h>
      <text:p text:style-name="Text_20_body">Überprüfe, ob „login.vespertales.de“ korrekt eingetragen wurde. Hat sich hier eventuell ein Leerzeichen eingeschlichen? Ist bei Port 2593 eingetragen, oder ist vielleicht ein Zahlendreher passiert?</text:p>
      <text:p text:style-name="Text_20_body">Falls diese Tipps nicht geholfen haben, frag einfach im Discord nach Rat. Bislang konnten noch alle Login-Probleme gelöst werden!</text:p>
      <text:p text:style-name="Horizontal_20_Line"/>
      <text:h text:style-name="Heading_20_3" text:outline-level="3"><text:bookmark-start text:name="__RefHeading___tazuo_9"/><text:bookmark-start text:name="tazuo"/>TazUO<text:bookmark-end text:name="__RefHeading___tazuo_9"/><text:bookmark-end text:name="tazuo"/></text:h>
      <text:p text:style-name="Text_20_body">Eine Alternative zu ClassicUO ist TazUO. Dies ist eine Weiterentwicklung von ClassicUO mit einigen speziellen Features.</text:p>
      <text:p text:style-name="Text_20_body">Mehr Informationen dazu findet ihr unter <text:a xlink:type="simple" xlink:href="https://www.vespertales.de/vp/doku.php/technik:classicuo#tazuo_das_bessere_classicuo" text:style-name="Internet_20_link" text:visited-style-name="Visited_20_Internet_20_Link">TazUO das bessere ClassicUO?</text:a></text:p>
      <text:p text:style-name="Horizontal_20_Line"/>
      <text:h text:style-name="Heading_20_2" text:outline-level="2"><text:bookmark-start text:name="__RefHeading___verdata_patches_10"/><text:bookmark-start text:name="verdata_patches"/>Verdata Patches<text:bookmark-end text:name="__RefHeading___verdata_patches_10"/><text:bookmark-end text:name="verdata_patches"/></text:h>
      <text:p text:style-name="Text_20_body">Auf Vespertales ist es möglich, Verdata Patches in Verbindung mit ClassicUO oder TazUO zu benutzen, um etwas Retrofeeling von Anfang der 2000er Ultima Online Zeiten zu bekommen.</text:p>
      <text:p text:style-name="Text_20_body">Mehr Informationen dazu findet ihr unter <text:a xlink:type="simple" xlink:href="https://www.vespertales.de/vp/doku.php/technik:verdata" text:style-name="Internet_20_link" text:visited-style-name="Visited_20_Internet_20_Link">Verdata Patch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06::04:49</meta:creation-date>
    <dc:creator>Generated</dc:creator>
    <dc:date>2026-09-04T06::04:49</dc:date>
    <dc:language>en-US</dc:language>
    <meta:editing-cycles>1</meta:editing-cycles>
    <meta:editing-duration>PT0S</meta:editing-duration>
    <dc:title>technik:installation</dc:title>
  </office:meta>
</office:document-meta>
</file>